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font-size="16pt" style:font-size-asian="16pt"/>
    </style:style>
    <style:style style:name="P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1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26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45ª Reunião<text:s/>Ordinária do Conselho Municipal de Política Cultural de Salvador</text:p>
      <text:p text:style-name="P3"><text:s/></text:p>
      <text:p text:style-name="P4"><text:s/></text:p>
      <text:p text:style-name="P5">A Coordenação Colegiada do Conselho Municipal de Política Cultural, no uso de suas atribuições, convoca os(as) demais Conselheiros(as) Titulares e Suplentes para a 45ª Reunião Ordinária do CMPC, que ocorrerá dia 23/06/2020, das 17:00 às 18:30 horas, na Plataforma Zoom, para cumprir a seguinte pauta:</text:p>
      <text:p text:style-name="P6"><text:s/></text:p>
      <text:p text:style-name="P7"><text:s/></text:p>
      <text:p text:style-name="P8">1. Informes</text:p>
      <text:p text:style-name="P9"/>
      <text:p text:style-name="P10">1. Leitura de Carta da APC Bahia - Associação de Produtores e Cineastas da Bahia encaminhada à FGM sobre a Lei Aldir Blanc<text:s/></text:p>
      <text:p text:style-name="P11"/>
      <text:p text:style-name="P12"><text:s/></text:p>
      <text:p text:style-name="P13"/>
      <text:p text:style-name="P14">2. Pauta</text:p>
      <text:p text:style-name="P15"/>
      <text:p text:style-name="P16">2.1. Apreciação do documento proposto por Luísa Cruz Marques dos Santos (Luz Marques) (Conselheira Suplente Teatro) e Luciane dos Reis Conceição (Conselheira Titular representantes da Câmara Municipal de Salvador)<text:s/></text:p>
      <text:p text:style-name="P17"/>
      <text:p text:style-name="P18">2.2. Proposta de procedimento para a elaboração de documentos do CMPC por Janaina Chavier (Secretária do Conselho Municipal de Política Cultural de Salvador/Conselheira Titular Artes Visuais)</text:p>
      <text:p text:style-name="P19"/>
      <text:p text:style-name="P20">2.3. Solicitação de reabertura do cadastro municipal da FGM<text:s/></text:p>
      <text:p text:style-name="P21"/>
      <text:p text:style-name="P22">2.4. Esclarecimentos sobre a<text:s/>Lei de Emergência Cultural Aldir Blanc</text:p>
      <text:p text:style-name="P23"/>
      <text:p text:style-name="P24">3. O que acorrer</text:p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0:00Z</meta:creation-date>
    <dc:date>2021-03-05T19:00:00Z</dc:date>
    <meta:print-date>2021-03-05T18:49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71" meta:character-count="1095" meta:row-count="7" meta:non-whitespace-character-count="926"/>
  </office:meta>
</office:document-meta>
</file>