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font-size="16pt" style:font-size-asian="16pt"/>
    </style:style>
    <style:style style:name="P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T5" style:parent-style-name="Fonteparág.padrão" style:family="text">
      <style:text-properties fo:font-weight="bold" style:font-weight-asian="bold"/>
    </style:style>
    <style:style style:name="P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T7" style:parent-style-name="Fonteparág.padrão" style:family="text">
      <style:text-properties fo:font-weight="bold" style:font-weight-asian="bold"/>
    </style:style>
    <style:style style:name="P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0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7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8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46ª Reunião Ordinária do Conselho Municipal de Política Cultural de Salvador</text:p>
      <text:p text:style-name="P3"/>
      <text:p text:style-name="P4"><text:span text:style-name="T5">Data</text:span>: 07 de Julho de 2020, terça-feira <text:s/></text:p>
      <text:p text:style-name="P6"><text:span text:style-name="T7">Hora</text:span>: Das 17h às 18h30</text:p>
      <text:p text:style-name="P8"/>
      <text:p text:style-name="P9"/>
      <text:p text:style-name="P10">Informes:</text:p>
      <text:p text:style-name="P11">1. Cadastro Municipal para Pessoas Fisisca e MEI - Pendências e processo em andamento<text:s/></text:p>
      <text:p text:style-name="P12"/>
      <text:p text:style-name="P13">2. Cadastro Municipal para Pessoas Jurídicas - Cadastro aberto e orientações<text:s/></text:p>
      <text:p text:style-name="P14"/>
      <text:p text:style-name="P15">3. Adesão e divulgação pelos Conselheiros e Conselheiras aos nossos canais de comunicação: Facebook e Blog</text:p>
      <text:p text:style-name="P16"/>
      <text:p text:style-name="P17"/>
      <text:p text:style-name="P18">Pauta:</text:p>
      <text:p text:style-name="P19"/>
      <text:p text:style-name="P20">1. O Gerente Felipe Dias Rêgo traz atualização sobre a Lei Aldir Blanc e seus desdobramentos na cidade de Salvador</text:p>
      <text:p text:style-name="P21"/>
      <text:p text:style-name="P22">2. O que ocorrer</text:p>
      <text:p text:style-name="P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1:00Z</meta:creation-date>
    <dc:date>2021-03-05T19:01:00Z</dc:date>
    <meta:print-date>2021-03-05T18:4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89" meta:character-count="572" meta:row-count="4" meta:non-whitespace-character-count="484"/>
  </office:meta>
</office:document-meta>
</file>