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font-size="16pt" style:font-size-asian="16pt"/>
    </style:style>
    <style:style style:name="P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7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0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1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3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7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47ª Reunião Ordinária do CMPC de Salvador</text:p>
      <text:p text:style-name="P3"/>
      <text:p text:style-name="P4">Abertura feita pelo Presidente CMPC com a Pauta.<text:s/></text:p>
      <text:p text:style-name="P5">Determinação de tempo de reunião das 17h às 18h30, tempo de fala por inscrição de 2 minutos (+ 1 minuto de tolerância) e 01 (uma) reinscrição por Conselheiro (a) por ponto de pauta.</text:p>
      <text:p text:style-name="P6"/>
      <text:p text:style-name="P7">1.<text:tab/>Informes:</text:p>
      <text:p text:style-name="P8">1.1 Fala do presidente da FGM;</text:p>
      <text:p text:style-name="P9">1.2<text:tab/>Apresentação do Resultado do Cadastro Municipal de Pessoa Jurídica da FGM.</text:p>
      <text:p text:style-name="P10">1.2<text:tab/>Articulação com o SEBRAE para isenção da taxa do MEI (Geraldo Gentil, Diretor do Escritório do Centro Histórico e Conselheiro Suplente da SECULT de Salvador)</text:p>
      <text:p text:style-name="P11">OBS: duração de 10 minutos para cada informe<text:s/></text:p>
      <text:p text:style-name="P12"/>
      <text:p text:style-name="P13">2.<text:tab/>Pauta:</text:p>
      <text:p text:style-name="P14">2.1<text:tab/>Formalização da Comissão Lei Aldir Blanc.</text:p>
      <text:p text:style-name="P15">2.2<text:tab/>Abertura de consulta interna para contribuições à adoção de medidas pela gestão municipal com base na aplicação da Lei Aldir Blanc</text:p>
      <text:p text:style-name="P16">2.3<text:tab/>Cadastros Municipais de PF e de PJ – Novas possibilidades</text:p>
      <text:p text:style-name="P17">2.4<text:tab/>Atualização sobre a aplicação da Lei Aldir Blanc em Salvador – Com Felipe Dias Rego e Viviane Vergasta</text:p>
      <text:p text:style-name="P18"/>
      <text:p text:style-name="P19">3. O que ocorrer</text:p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1:00Z</meta:creation-date>
    <dc:date>2021-03-05T19:01:00Z</dc:date>
    <meta:print-date>2021-03-05T18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54" meta:character-count="987" meta:row-count="6" meta:non-whitespace-character-count="834"/>
  </office:meta>
</office:document-meta>
</file>