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  <style:text-properties fo:font-weight="bold" style:font-weight-asian="bold" fo:font-size="20pt" style:font-size-asian="20pt" style:font-size-complex="20pt"/>
    </style:style>
    <style:style style:name="P2" style:parent-style-name="Normal" style:family="paragraph">
      <style:paragraph-properties>
        <style:tab-stops>
          <style:tab-stop style:type="left" style:position="0.3937in"/>
        </style:tab-stops>
      </style:paragraph-properties>
      <style:text-properties fo:font-weight="bold" style:font-weight-asian="bold" fo:font-size="16pt" style:font-size-asian="16pt"/>
    </style:style>
    <style:style style:name="P3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4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T5" style:parent-style-name="Fonteparág.padrão" style:family="text">
      <style:text-properties fo:font-weight="bold" style:font-weight-asian="bold"/>
    </style:style>
    <style:style style:name="P6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T7" style:parent-style-name="Fonteparág.padrão" style:family="text">
      <style:text-properties fo:font-weight="bold" style:font-weight-asian="bold"/>
    </style:style>
    <style:style style:name="P8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9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0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1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2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3" style:parent-style-name="Normal" style:family="paragraph">
      <style:paragraph-properties>
        <style:tab-stops>
          <style:tab-stop style:type="left" style:position="0.3937in"/>
        </style:tab-stops>
      </style:paragraph-properties>
      <style:text-properties fo:font-weight="bold" style:font-weight-asian="bold" fo:text-transform="uppercase"/>
    </style:style>
    <style:style style:name="P14" style:parent-style-name="Normal" style:family="paragraph">
      <style:paragraph-properties>
        <style:tab-stops>
          <style:tab-stop style:type="left" style:position="0.3937in"/>
        </style:tab-stops>
      </style:paragraph-properties>
      <style:text-properties fo:font-weight="bold" style:font-weight-asian="bold" fo:text-transform="uppercase"/>
    </style:style>
    <style:style style:name="P15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6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7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8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9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20" style:parent-style-name="Normal" style:family="paragraph">
      <style:paragraph-properties>
        <style:tab-stops>
          <style:tab-stop style:type="left" style:position="0.3937in"/>
        </style:tab-stops>
      </style:paragraph-properties>
      <style:text-properties fo:font-weight="bold" style:font-weight-asian="bold" fo:text-transform="uppercase"/>
    </style:style>
    <style:style style:name="P21" style:parent-style-name="Normal" style:family="paragraph">
      <style:paragraph-properties>
        <style:tab-stops>
          <style:tab-stop style:type="left" style:position="0.3937in"/>
        </style:tab-stops>
      </style:paragraph-properties>
      <style:text-properties fo:font-weight="bold" style:font-weight-asian="bold" fo:text-transform="uppercase"/>
    </style:style>
    <style:style style:name="P22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23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24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25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26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27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28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29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30" style:parent-style-name="Normal" style:family="paragraph">
      <style:paragraph-properties>
        <style:tab-stops>
          <style:tab-stop style:type="left" style:position="0.3937in"/>
        </style:tab-stops>
      </style:paragraph-properties>
    </style:style>
  </office:automatic-styles>
  <office:body>
    <office:text text:use-soft-page-breaks="true">
      <text:p text:style-name="P1"/>
      <text:p text:style-name="P2">48ª Reunião Ordinária do Conselho Municipal de Política Cultural de Salvador</text:p>
      <text:p text:style-name="P3"/>
      <text:p text:style-name="P4"><text:span text:style-name="T5">Data</text:span>: Terça-feira, dia<text:s/>04 de agosto de 2020</text:p>
      <text:p text:style-name="P6"><text:span text:style-name="T7">Horário</text:span>: das 17h às 18h30</text:p>
      <text:p text:style-name="P8"/>
      <text:p text:style-name="P9">- Abertura feita pelo Presidente CMPC com a Pauta.</text:p>
      <text:p text:style-name="P10">- Duração da reunião 1 hora e 30 minutos</text:p>
      <text:p text:style-name="P11">- Tempo de fala por inscrição de 2 minutos (+ 1 minuto de tolerância) e 01 (uma) reinscrição por Conselheiro (a) por ponto de pauta.</text:p>
      <text:p text:style-name="P12"/>
      <text:p text:style-name="P13"/>
      <text:p text:style-name="P14">1.1 Informes:</text:p>
      <text:p text:style-name="P15"/>
      <text:p text:style-name="P16">1.1 Publicação da formalização da Comissão Especial Lei Aldir Blanc<text:s/></text:p>
      <text:p text:style-name="P17"/>
      <text:p text:style-name="P18">1.2 Processo de consulta interna de contribuições para a aplicação da Lei Aldir Blanc em Salvador<text:s/></text:p>
      <text:p text:style-name="P19"/>
      <text:p text:style-name="P20"/>
      <text:p text:style-name="P21">2. Pauta</text:p>
      <text:p text:style-name="P22"/>
      <text:p text:style-name="P23">2.1 Homenagens póstumas no CMPC de<text:s/>Salvador<text:s/></text:p>
      <text:p text:style-name="P24"/>
      <text:p text:style-name="P25">2.2 Composição tripartite em Comissões de Seleção para Lei Aldir Blanc, com indicações do CMPC de Salvador<text:s/></text:p>
      <text:p text:style-name="P26"/>
      <text:p text:style-name="P27">2.3 Atualizações sobre a aplicação da Lei Aldir Blanc em Salvador<text:s/></text:p>
      <text:p text:style-name="P28"/>
      <text:p text:style-name="P29">3. O que ocorrer</text:p>
      <text:p text:style-name="P3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Cabeçalho"><draw:frame draw:style-name="a0" draw:name="Imagem 1" text:anchor-type="as-char" svg:x="0in" svg:y="0in" svg:width="5.90139in" svg:height="1.43819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Rodapé"><draw:frame draw:style-name="a1" draw:name="Imagem 2" text:anchor-type="as-char" svg:x="0in" svg:y="0in" svg:width="5.90139in" svg:height="0.77153in" style:rel-width="scale" style:rel-height="scale"><draw:image xlink:href="media/image2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arlos Paiva</meta:initial-creator>
    <dc:creator>Carlos Paiva</dc:creator>
    <meta:creation-date>2021-03-05T19:02:00Z</meta:creation-date>
    <dc:date>2021-03-05T19:02:00Z</dc:date>
    <meta:print-date>2021-03-05T18:49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127" meta:character-count="813" meta:row-count="5" meta:non-whitespace-character-count="687"/>
  </office:meta>
</office:document-meta>
</file>