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font-size="16pt" style:font-size-asian="16pt"/>
    </style:style>
    <style:style style:name="P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4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T5" style:parent-style-name="Fonteparág.padrão" style:family="text">
      <style:text-properties fo:font-weight="bold" style:font-weight-asian="bold"/>
    </style:style>
    <style:style style:name="P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T7" style:parent-style-name="Fonteparág.padrão" style:family="text">
      <style:text-properties fo:font-weight="bold" style:font-weight-asian="bold"/>
    </style:style>
    <style:style style:name="P8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9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0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1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2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3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4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5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7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49ª Reunião Ordinária do Conselho Municipal de Política Cultural de Salvador</text:p>
      <text:p text:style-name="P3"/>
      <text:p text:style-name="P4"><text:span text:style-name="T5">Data</text:span>: 18 de agosto de 2020, terça-feira</text:p>
      <text:p text:style-name="P6"><text:span text:style-name="T7">Hora</text:span>: Das 17h às 18h30</text:p>
      <text:p text:style-name="P8"/>
      <text:p text:style-name="P9"/>
      <text:p text:style-name="P10">1.<text:tab/>Informes</text:p>
      <text:p text:style-name="P11">1.1<text:tab/>Audiência Pública da Lei Aldir Blanc que será realizada pela Comissão Especial do CMPC na quinta-feira, dia 20/08, às 17h</text:p>
      <text:p text:style-name="P12"/>
      <text:p text:style-name="P13"/>
      <text:p text:style-name="P14">2.<text:tab/>Pauta</text:p>
      <text:p text:style-name="P15">2.1<text:tab/>Atualizações sobre a aplicação da Lei Aldir Blanc em Salvador</text:p>
      <text:p text:style-name="P16">2.2<text:tab/>O que ocorrer</text:p>
      <text:p text:style-name="P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2:00Z</meta:creation-date>
    <dc:date>2021-03-05T19:02:00Z</dc:date>
    <meta:print-date>2021-03-05T18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9" meta:character-count="377" meta:row-count="2" meta:non-whitespace-character-count="319"/>
  </office:meta>
</office:document-meta>
</file>