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text-properties fo:font-weight="bold" style:font-weight-asian="bold" fo:font-size="16pt" style:font-size-asian="16pt"/>
    </style:style>
    <style:style style:name="T3" style:parent-style-name="Fonteparág.padrão" style:family="text">
      <style:text-properties fo:font-weight="bold" style:font-weight-asian="bold"/>
    </style:style>
    <style:style style:name="T4" style:parent-style-name="Fonteparág.padrão" style:family="text">
      <style:text-properties fo:font-weight="bold" style:font-weight-asian="bold"/>
    </style:style>
    <style:style style:name="P5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6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7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8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9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0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1" style:parent-style-name="Normal" style:family="paragraph">
      <style:paragraph-properties>
        <style:tab-stops>
          <style:tab-stop style:type="left" style:position="0.3937in"/>
        </style:tab-stops>
      </style:paragraph-properties>
      <style:text-properties fo:font-weight="bold" style:font-weight-asian="bold" fo:text-transform="uppercase"/>
    </style:style>
    <style:style style:name="P12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3" style:parent-style-name="Normal" style:family="paragraph">
      <style:paragraph-properties>
        <style:tab-stops>
          <style:tab-stop style:type="left" style:position="0.3937in"/>
        </style:tab-stops>
      </style:paragraph-properties>
    </style:style>
    <style:style style:name="P14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50ª Reunião Ordinária do Conselho Municipal de Política Cultural de Salvador</text:p>
      <text:p text:style-name="Normal"/>
      <text:p text:style-name="Normal"><text:span text:style-name="T3">Data</text:span>: <text:s/>01 de setembro de 2020, terça-feira</text:p>
      <text:p text:style-name="Normal"><text:span text:style-name="T4">Hora</text:span>: Das 17h às 18h30</text:p>
      <text:p text:style-name="Normal"/>
      <text:p text:style-name="Normal"/>
      <text:p text:style-name="P5">1.<text:tab/>Informes</text:p>
      <text:p text:style-name="P6">1.1<text:tab/>Política de comunicação da Prefeitura mediante as<text:s/>regras do período eleitoral e atualização do Site do CMPC</text:p>
      <text:p text:style-name="P7">1.2<text:s/><text:tab/>Avaliação da Comissão da LAB sobre a Audiência Pública e seus desdobramentos</text:p>
      <text:p text:style-name="P8">1.3<text:s/><text:tab/>Demais informações dos trabalhos da Comissão do CMPC</text:p>
      <text:p text:style-name="P9"/>
      <text:p text:style-name="P10"/>
      <text:p text:style-name="P11">2.<text:tab/>Pauta</text:p>
      <text:p text:style-name="P12">2.1<text:tab/>Atualizações da FGM sobre a aplicação da<text:s/>LAB em Salvador</text:p>
      <text:p text:style-name="P13">2.2<text:tab/>O que ocorrer</text:p>
      <text:p text:style-name="P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03:00Z</meta:creation-date>
    <dc:date>2021-03-05T19:03:00Z</dc:date>
    <meta:print-date>2021-03-05T18:49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78" meta:character-count="501" meta:row-count="3" meta:non-whitespace-character-count="424"/>
  </office:meta>
</office:document-meta>
</file>