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  <style:text-properties fo:font-weight="bold" style:font-weight-asian="bold" fo:font-size="20pt" style:font-size-asian="20pt" style:font-size-complex="20pt"/>
    </style:style>
    <style:style style:name="P2" style:parent-style-name="Normal" style:family="paragraph">
      <style:text-properties fo:font-weight="bold" style:font-weight-asian="bold" fo:font-size="16pt" style:font-size-asian="16pt"/>
    </style:style>
    <style:style style:name="T3" style:parent-style-name="Fonteparág.padrão" style:family="text">
      <style:text-properties fo:font-weight="bold" style:font-weight-asian="bold"/>
    </style:style>
    <style:style style:name="T4" style:parent-style-name="Fonteparág.padrão" style:family="text">
      <style:text-properties fo:font-weight="bold" style:font-weight-asian="bold"/>
    </style:style>
    <style:style style:name="P5" style:parent-style-name="Normal" style:family="paragraph">
      <style:text-properties fo:font-weight="bold" style:font-weight-asian="bold" fo:text-transform="uppercase"/>
    </style:style>
    <style:style style:name="P6" style:parent-style-name="Normal" style:family="paragraph">
      <style:text-properties fo:font-weight="bold" style:font-weight-asian="bold" fo:text-transform="uppercase"/>
    </style:style>
    <style:style style:name="P7" style:parent-style-name="Normal" style:family="paragraph">
      <style:text-properties fo:font-weight="bold" style:font-weight-asian="bold" fo:text-transform="uppercase"/>
    </style:style>
    <style:style style:name="P8" style:parent-style-name="Normal" style:family="paragraph">
      <style:text-properties fo:font-weight="bold" style:font-weight-asian="bold" fo:text-transform="uppercase"/>
    </style:style>
    <style:style style:name="P9" style:parent-style-name="Normal" style:family="paragraph">
      <style:paragraph-properties>
        <style:tab-stops>
          <style:tab-stop style:type="left" style:position="0.3937in"/>
        </style:tab-stops>
      </style:paragraph-properties>
    </style:style>
  </office:automatic-styles>
  <office:body>
    <office:text text:use-soft-page-breaks="true">
      <text:p text:style-name="P1"/>
      <text:p text:style-name="P2">53ª Reunião Ordinária do Conselho Municipal de Política Cultural de Salvador</text:p>
      <text:p text:style-name="Normal"/>
      <text:p text:style-name="Normal"><text:span text:style-name="T3">Data</text:span>:  13 de outubro de 2020, terça-feira</text:p>
      <text:p text:style-name="Normal"><text:span text:style-name="T4">Hora</text:span>: Das 17h às 18h30</text:p>
      <text:p text:style-name="Normal"/>
      <text:p text:style-name="P5"/>
      <text:p text:style-name="P6">1.Informes</text:p>
      <text:p text:style-name="Normal"/>
      <text:p text:style-name="Normal">1.1 Anúncio de afastamento de Conselheiras/os candidatas/os às Eleições de 2020 e Legislação do TRE-BA.</text:p>
      <text:p text:style-name="Normal"/>
      <text:p text:style-name="Normal">1.2 Balanço das inscrições nas Chamadas Públicas de Premiação.</text:p>
      <text:p text:style-name="Normal"/>
      <text:p text:style-name="Normal">1.3 Anúncio do encerramento dos trabalhos da Comissão da LAB</text:p>
      <text:p text:style-name="Normal"/>
      <text:p text:style-name="P7"/>
      <text:p text:style-name="P8">2.Pauta</text:p>
      <text:p text:style-name="Normal"/>
      <text:p text:style-name="Normal">2.1 Indicação de Conselheiras(os) para composição do Comitê Gestor</text:p>
      <text:p text:style-name="Normal"/>
      <text:p text:style-name="Normal">2.2 Fiscalização e acompanhamento do CMPC no trabalho das Comissões de Avaliação das Chamadas da LAB</text:p>
      <text:p text:style-name="Normal"/>
      <text:p text:style-name="Normal">2.2 O que ocorrer</text:p>
      <text:p text:style-name="P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Cabeçalho"><draw:frame draw:style-name="a0" draw:name="Imagem 1" text:anchor-type="as-char" svg:x="0in" svg:y="0in" svg:width="5.90139in" svg:height="1.43819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Rodapé"><draw:frame draw:style-name="a1" draw:name="Imagem 2" text:anchor-type="as-char" svg:x="0in" svg:y="0in" svg:width="5.90139in" svg:height="0.77153in" style:rel-width="scale" style:rel-height="scale"><draw:image xlink:href="media/image2.pn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arlos Paiva</meta:initial-creator>
    <dc:creator>Carlos Paiva</dc:creator>
    <meta:creation-date>2021-03-05T19:04:00Z</meta:creation-date>
    <dc:date>2021-03-05T19:04:00Z</dc:date>
    <meta:print-date>2021-03-05T18:4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91" meta:character-count="587" meta:row-count="4" meta:non-whitespace-character-count="497"/>
  </office:meta>
</office:document-meta>
</file>