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  <style:text-properties fo:font-weight="bold" style:font-weight-asian="bold" fo:font-size="20pt" style:font-size-asian="20pt" style:font-size-complex="20pt"/>
    </style:style>
    <style:style style:name="P2" style:parent-style-name="Normal" style:family="paragraph">
      <style:text-properties fo:font-weight="bold" style:font-weight-asian="bold" fo:font-size="16pt" style:font-size-asian="16pt"/>
    </style:style>
    <style:style style:name="T3" style:parent-style-name="Fonteparág.padrão" style:family="text">
      <style:text-properties fo:font-weight="bold" style:font-weight-asian="bold"/>
    </style:style>
    <style:style style:name="T4" style:parent-style-name="Fonteparág.padrão" style:family="text">
      <style:text-properties fo:font-weight="bold" style:font-weight-asian="bold"/>
    </style:style>
    <style:style style:name="P5" style:parent-style-name="Normal" style:family="paragraph">
      <style:text-properties fo:font-weight="bold" style:font-weight-asian="bold"/>
    </style:style>
    <style:style style:name="P6" style:parent-style-name="Normal" style:family="paragraph">
      <style:text-properties fo:font-weight="bold" style:font-weight-asian="bold"/>
    </style:style>
    <style:style style:name="P7" style:parent-style-name="Normal" style:family="paragraph">
      <style:paragraph-properties>
        <style:tab-stops>
          <style:tab-stop style:type="left" style:position="0.3937in"/>
        </style:tab-stops>
      </style:paragraph-properties>
    </style:style>
  </office:automatic-styles>
  <office:body>
    <office:text text:use-soft-page-breaks="true">
      <text:p text:style-name="P1"/>
      <text:p text:style-name="P2">54ª<text:s/>Reunião Ordinária do CMPC de Salvador<text:s/></text:p>
      <text:p text:style-name="Normal"/>
      <text:p text:style-name="Normal"><text:span text:style-name="T3">Data</text:span>: 10/11/2020 (terça-feira)</text:p>
      <text:p text:style-name="Normal"><text:span text:style-name="T4">Horário</text:span>: das 17:00 as 18:30 h</text:p>
      <text:p text:style-name="Normal">Local: Plataforma Zoom</text:p>
      <text:p text:style-name="Normal"/>
      <text:p text:style-name="P5">1. INFORMES:</text:p>
      <text:p text:style-name="Normal"/>
      <text:p text:style-name="Normal">1.1 Balanço do cadastro no Mapa Cultural e dos resultados das Chamadas de Premiação<text:s/></text:p>
      <text:p text:style-name="Normal"/>
      <text:p text:style-name="Normal">1.2 Envio do Plano Municipal de Cultura para<text:s/>o Gabinete do Prefeito</text:p>
      <text:p text:style-name="Normal"/>
      <text:p text:style-name="P6">2. PAUTA:</text:p>
      <text:p text:style-name="Normal"/>
      <text:p text:style-name="Normal">2.1 Participação dos(as) Conselheiros(as) nos GTs das Comissões de Seleção da LAB</text:p>
      <text:p text:style-name="Normal"/>
      <text:p text:style-name="Normal">2.2 Alterações aprovadas no Sistema Municipal de Cultura e Regulamentação do Fundo Municipal de Cultura.</text:p>
      <text:p text:style-name="Normal"/>
      <text:p text:style-name="Normal">2.3 Manutenção da Comissão da<text:s/>LAB do CMPC - Sim ou não? E sob quais condições?</text:p>
      <text:p text:style-name="P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Cabeçalho"><draw:frame draw:style-name="a0" draw:name="Imagem 1" text:anchor-type="as-char" svg:x="0in" svg:y="0in" svg:width="5.90139in" svg:height="1.43819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Rodapé"><draw:frame draw:style-name="a1" draw:name="Imagem 2" text:anchor-type="as-char" svg:x="0in" svg:y="0in" svg:width="5.90139in" svg:height="0.77153in" style:rel-width="scale" style:rel-height="scale"><draw:image xlink:href="media/image2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arlos Paiva</meta:initial-creator>
    <dc:creator>Carlos Paiva</dc:creator>
    <meta:creation-date>2021-03-05T19:04:00Z</meta:creation-date>
    <dc:date>2021-03-05T19:05:00Z</dc:date>
    <meta:print-date>2021-03-05T18:49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90" meta:character-count="578" meta:row-count="4" meta:non-whitespace-character-count="489"/>
  </office:meta>
</office:document-meta>
</file>