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text-properties fo:font-weight="bold" style:font-weight-asian="bold" fo:font-size="16pt" style:font-size-asian="16pt" style:font-size-complex="16pt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hyphenate="true"/>
    </style:style>
    <style:style style:name="T6" style:parent-style-name="Fonteparág.padrão" style:family="text">
      <style:text-properties fo:font-weight="bold" style:font-weight-asian="bold"/>
    </style:style>
    <style:style style:name="T7" style:parent-style-name="Fonteparág.padrão" style:family="text">
      <style:text-properties fo:font-weight="bold" style:font-weight-asian="bold"/>
    </style:style>
    <style:style style:name="T8" style:parent-style-name="Fonteparág.padrão" style:family="text">
      <style:text-properties fo:font-weight="bold" style:font-weight-asian="bold"/>
    </style:style>
    <style:style style:name="P9" style:parent-style-name="Normal" style:family="paragraph">
      <style:text-properties fo:hyphenate="true"/>
    </style:style>
    <style:style style:name="P10" style:parent-style-name="Normal" style:family="paragraph">
      <style:text-properties fo:hyphenate="true"/>
    </style:style>
    <style:style style:name="P11" style:parent-style-name="Normal" style:family="paragraph">
      <style:text-properties fo:hyphenate="true"/>
    </style:style>
    <style:style style:name="P12" style:parent-style-name="Normal" style:family="paragraph">
      <style:text-properties fo:hyphenate="true"/>
    </style:style>
    <style:style style:name="P13" style:parent-style-name="Normal" style:family="paragraph">
      <style:text-properties fo:hyphenate="true"/>
    </style:style>
    <style:style style:name="P14" style:parent-style-name="Normal" style:family="paragraph">
      <style:text-properties fo:hyphenate="true"/>
    </style:style>
    <style:style style:name="P15" style:parent-style-name="Normal" style:family="paragraph">
      <style:text-properties fo:hyphenate="true"/>
    </style:style>
    <style:style style:name="P16" style:parent-style-name="Normal" style:family="paragraph">
      <style:text-properties fo:hyphenate="true"/>
    </style:style>
    <style:style style:name="P17" style:parent-style-name="Normal" style:family="paragraph">
      <style:text-properties fo:hyphenate="true"/>
    </style:style>
    <style:style style:name="P18" style:parent-style-name="Normal" style:family="paragraph">
      <style:text-properties fo:hyphenate="true"/>
    </style:style>
    <style:style style:name="P19" style:parent-style-name="Normal" style:family="paragraph">
      <style:text-properties fo:hyphenate="true"/>
    </style:style>
    <style:style style:name="P20" style:parent-style-name="Normal" style:family="paragraph">
      <style:text-properties fo:font-weight="bold" style:font-weight-asian="bold" fo:hyphenate="true"/>
    </style:style>
    <style:style style:name="P21" style:parent-style-name="Normal" style:family="paragraph">
      <style:text-properties fo:font-weight="bold" style:font-weight-asian="bold" fo:hyphenate="true"/>
    </style:style>
    <style:style style:name="P22" style:parent-style-name="Normal" style:family="paragraph">
      <style:text-properties fo:hyphenate="true"/>
    </style:style>
    <style:style style:name="P23" style:parent-style-name="Normal" style:family="paragraph">
      <style:text-properties fo:hyphenate="true"/>
    </style:style>
    <style:style style:name="P24" style:parent-style-name="Normal" style:family="paragraph">
      <style:text-properties fo:hyphenate="true"/>
    </style:style>
    <style:style style:name="P25" style:parent-style-name="Normal" style:family="paragraph">
      <style:text-properties fo:hyphenate="true"/>
    </style:style>
    <style:style style:name="P26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57ª Reunião Ordinária do CMPC de Salvador</text:p>
      <text:p text:style-name="Normal"/>
      <text:p text:style-name="Normal"><text:span text:style-name="T3">Data</text:span>: 09 de março de 2021, terça-feira</text:p>
      <text:p text:style-name="Normal"><text:span text:style-name="T4">Hora</text:span>: 17h</text:p>
      <text:p text:style-name="Normal"/>
      <text:p text:style-name="Normal"/>
      <text:p text:style-name="P5"><text:span text:style-name="T6">1.<text:s/></text:span><text:span text:style-name="T7"><text:tab/></text:span><text:span text:style-name="T8">INFORMES</text:span>:</text:p>
      <text:p text:style-name="P9"/>
      <text:p text:style-name="P10">1.1<text:tab/>PEC Emergencial e possível impacto no Fundo Nacional de Cultura (TONY)</text:p>
      <text:p text:style-name="P11"/>
      <text:p text:style-name="P12">1.2<text:tab/>Aprovação de Programa Emergencial de Retomada do Setor de Eventos – PERSE (GERALDO GENTIL)</text:p>
      <text:p text:style-name="P13"/>
      <text:p text:style-name="P14">1.3 Plano Estratégico da FGM - Apresentação do resumo de metas alcançadas e pendências do PE 2017-2020 (VIVIANE)</text:p>
      <text:p text:style-name="P15"/>
      <text:p text:style-name="P16">1.4 Carta pela manutenção dos Patrimônios Tombados (IYÁ MÁRCIA D’OGUM)</text:p>
      <text:p text:style-name="P17"/>
      <text:p text:style-name="P18">1.5 Mobilização nacional pela prorrogação dos prazos de execução da LAB (TONY)</text:p>
      <text:p text:style-name="P19"/>
      <text:p text:style-name="P20"/>
      <text:p text:style-name="P21">2.<text:tab/>PAUTA:</text:p>
      <text:p text:style-name="P22"/>
      <text:p text:style-name="P23">2.1 Encaminhamento para discussão na Comissão de Alternativas de Fomento e Financiamento Público de Cultura da proposta da Conselheira de música. (SANDRA/TONY)</text:p>
      <text:p text:style-name="P24"/>
      <text:p text:style-name="P25">2.2 Apresentação de deliberações de reunião autônoma entre membros do CMPC realizada dia 26/02/2021 (ISA TRIGO)<text:s/>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40:00Z</meta:creation-date>
    <dc:date>2021-03-05T19:40:00Z</dc:date>
    <meta:print-date>2021-03-05T19:3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0" meta:character-count="834" meta:row-count="5" meta:non-whitespace-character-count="705"/>
  </office:meta>
</office:document-meta>
</file>