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text-properties fo:font-weight="bold" style:font-weight-asian="bold" fo:font-size="16pt" style:font-size-asian="16pt" style:font-size-complex="16pt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fo:font-weight="bold" style:font-weight-asian="bold"/>
    </style:style>
    <style:style style:name="P5" style:parent-style-name="Normal" style:family="paragraph">
      <style:text-properties fo:hyphenate="true"/>
    </style:style>
    <style:style style:name="T6" style:parent-style-name="Fonteparág.padrão" style:family="text">
      <style:text-properties fo:font-weight="bold" style:font-weight-asian="bold"/>
    </style:style>
    <style:style style:name="T7" style:parent-style-name="Fonteparág.padrão" style:family="text">
      <style:text-properties fo:font-weight="bold" style:font-weight-asian="bold"/>
    </style:style>
    <style:style style:name="P8" style:parent-style-name="Normal" style:family="paragraph">
      <style:text-properties fo:hyphenate="true"/>
    </style:style>
    <style:style style:name="P9" style:parent-style-name="Normal" style:family="paragraph">
      <style:text-properties fo:hyphenate="true"/>
    </style:style>
    <style:style style:name="P10" style:parent-style-name="Normal" style:family="paragraph">
      <style:text-properties fo:hyphenate="true"/>
    </style:style>
    <style:style style:name="P11" style:parent-style-name="Normal" style:family="paragraph">
      <style:text-properties fo:hyphenate="true"/>
    </style:style>
    <style:style style:name="P12" style:parent-style-name="Normal" style:family="paragraph">
      <style:text-properties fo:font-weight="bold" style:font-weight-asian="bold" fo:hyphenate="true"/>
    </style:style>
    <style:style style:name="P13" style:parent-style-name="Normal" style:family="paragraph">
      <style:text-properties fo:font-weight="bold" style:font-weight-asian="bold" fo:hyphenate="true"/>
    </style:style>
    <style:style style:name="P14" style:parent-style-name="Normal" style:family="paragraph">
      <style:text-properties fo:hyphenate="true"/>
    </style:style>
    <style:style style:name="P15" style:parent-style-name="Normal" style:family="paragraph">
      <style:text-properties fo:hyphenate="true"/>
    </style:style>
    <style:style style:name="P16" style:parent-style-name="Normal" style:family="paragraph">
      <style:text-properties fo:hyphenate="true"/>
    </style:style>
    <style:style style:name="P17" style:parent-style-name="Normal" style:family="paragraph">
      <style:text-properties fo:hyphenate="true"/>
    </style:style>
    <style:style style:name="P18" style:parent-style-name="Normal" style:family="paragraph">
      <style:text-properties fo:hyphenate="true"/>
    </style:style>
    <style:style style:name="P19" style:parent-style-name="Normal" style:family="paragraph">
      <style:text-properties fo:hyphenate="true"/>
    </style:style>
    <style:style style:name="P20" style:parent-style-name="Normal" style:family="paragraph">
      <style:text-properties fo:hyphenate="true"/>
    </style:style>
    <style:style style:name="P21" style:parent-style-name="Normal" style:family="paragraph">
      <style:text-properties fo:hyphenate="true"/>
    </style:style>
    <style:style style:name="P22" style:parent-style-name="Normal" style:family="paragraph">
      <style:text-properties fo:hyphenate="true"/>
    </style:style>
    <style:style style:name="P23" style:parent-style-name="Normal" style:family="paragraph">
      <style:text-properties fo:hyphenate="true"/>
    </style:style>
    <style:style style:name="P24" style:parent-style-name="Normal" style:family="paragraph">
      <style:text-properties fo:hyphenate="true"/>
    </style:style>
    <style:style style:name="P25" style:parent-style-name="Normal" style:family="paragraph">
      <style:text-properties fo:hyphenate="true"/>
    </style:style>
    <style:style style:name="P26" style:parent-style-name="Normal" style:family="paragraph">
      <style:text-properties fo:hyphenate="true"/>
    </style:style>
    <style:style style:name="P27" style:parent-style-name="Normal" style:family="paragraph">
      <style:text-properties style:text-underline-type="single" style:text-underline-style="solid" style:text-underline-width="auto" style:text-underline-mode="continuous" fo:hyphenate="true"/>
    </style:style>
    <style:style style:name="P28" style:parent-style-name="Normal" style:family="paragraph">
      <style:text-properties fo:hyphenate="true"/>
    </style:style>
    <style:style style:name="P29" style:parent-style-name="Normal" style:family="paragraph">
      <style:text-properties fo:hyphenate="true"/>
    </style:style>
    <style:style style:name="P30" style:parent-style-name="Normal" style:family="paragraph">
      <style:text-properties fo:hyphenate="true"/>
    </style:style>
    <style:style style:name="P31" style:parent-style-name="Normal" style:family="paragraph">
      <style:text-properties fo:hyphenate="true"/>
    </style:style>
    <style:style style:name="P32" style:parent-style-name="Normal" style:family="paragraph">
      <style:text-properties fo:hyphenate="true"/>
    </style:style>
    <style:style style:name="P33" style:parent-style-name="Normal" style:family="paragraph">
      <style:text-properties fo:hyphenate="true"/>
    </style:style>
    <style:style style:name="P34" style:parent-style-name="Normal" style:family="paragraph">
      <style:text-properties fo:hyphenate="true"/>
    </style:style>
  </office:automatic-styles>
  <office:body>
    <office:text text:use-soft-page-breaks="true">
      <text:p text:style-name="P1"/>
      <text:p text:style-name="P2">58ª Reunião Ordinária do CMPC de Salvador</text:p>
      <text:p text:style-name="Normal"/>
      <text:p text:style-name="Normal"><text:span text:style-name="T3">Data</text:span>:<text:s/>30<text:s/>de março de 2021, terça-feira</text:p>
      <text:p text:style-name="Normal"><text:span text:style-name="T4">Hora</text:span>: 17h</text:p>
      <text:p text:style-name="Normal"/>
      <text:p text:style-name="Normal"/>
      <text:p text:style-name="P5"><text:span text:style-name="T6">1.<text:s/></text:span><text:span text:style-name="T7"><text:tab/>INFORMES</text:span>:</text:p>
      <text:p text:style-name="P8"/>
      <text:p text:style-name="P9">1.1<text:tab/>Levantamento sobre o andamento dos projetos da LAB para possível prorrogação de prazo)</text:p>
      <text:p text:style-name="P10"/>
      <text:p text:style-name="P11">1.2<text:tab/>Relatório com demandas apresentado pela Conselheira Maria Helena das Boas Ações</text:p>
      <text:p text:style-name="P12"/>
      <text:p text:style-name="P13">2.<text:tab/>PAUTA:</text:p>
      <text:p text:style-name="P14"/>
      <text:p text:style-name="P15">2.1 Novo Decreto de Composição do CMPC</text:p>
      <text:p text:style-name="P16"/>
      <text:p text:style-name="P17">2.2 Projetos aprovados na Câmara Municipal SOS Cultura e Viva Cultura</text:p>
      <text:p text:style-name="P18"/>
      <text:p text:style-name="P19">2.3 Moção pela Aprovação do Plano Municipal de Cultura</text:p>
      <text:p text:style-name="P20"/>
      <text:p text:style-name="P21">2.4 Apresentação e votação de Resoluções aprovadas pela Comissão de Fomento</text:p>
      <text:p text:style-name="P22"/>
      <text:p text:style-name="P23">2.5 Transferência da Comissão de Fomento para a Comissão Permanente de Economia da Cultura</text:p>
      <text:p text:style-name="P24"/>
      <text:p text:style-name="P25">2.6 Composição das Comissões Temáticas Permanentes do CMPC</text:p>
      <text:p text:style-name="P26"/>
      <text:p text:style-name="P27">Anexos:</text:p>
      <text:p text:style-name="P28"><text:a xlink:href="http://www.cmpc.salvador.ba.gov.br/wp-content/uploads/2021/04/Minuta-atual-composição.pdf" office:target-frame-name="_top" xlink:show="replace"><text:span text:style-name="Hyperlink">Minuta composição atual</text:span></text:a></text:p>
      <text:p text:style-name="P29"><text:a xlink:href="http://www.cmpc.salvador.ba.gov.br/wp-content/uploads/2021/04/1.1_Resumo-da-exeução-dos-projetos-LAB.pdf" office:target-frame-name="_top" xlink:show="replace"><text:span text:style-name="Hyperlink">1.1 Resumo da Execução dos Projetos da LAB</text:span></text:a></text:p>
      <text:p text:style-name="P30"><text:a xlink:href="http://www.cmpc.salvador.ba.gov.br/wp-content/uploads/2021/04/1.2_Relatório-Conselheira-Maria-Helena-das-Boas-Ações.pdf" office:target-frame-name="_top" xlink:show="replace"><text:span text:style-name="Hyperlink">1.2 Relatório Conselheira Maria Helena das Boas</text:span></text:a></text:p>
      <text:p text:style-name="P31"><text:a xlink:href="http://www.cmpc.salvador.ba.gov.br/wp-content/uploads/2021/04/2.1_Regimento-CMPC-Decreto-30230-2018-de-Salvador-BA.pdf" office:target-frame-name="_top" xlink:show="replace"><text:span text:style-name="Hyperlink">2.1 Regimento CMPC – Decreto 20230 2018 de Salvador BA</text:span></text:a></text:p>
      <text:p text:style-name="P32"><text:a xlink:href="http://www.cmpc.salvador.ba.gov.br/wp-content/uploads/2021/04/2.2_Plano-Municipal-de-Cultura-de-Salvador.pdf" office:target-frame-name="_top" xlink:show="replace"><text:span text:style-name="Hyperlink">2.2 Plano Municipal de Cultura de Salvador</text:span></text:a></text:p>
      <text:p text:style-name="P33"><text:a xlink:href="http://www.cmpc.salvador.ba.gov.br/wp-content/uploads/2021/04/2.3_Resolucao-01-e-02.pdf" office:target-frame-name="_top" xlink:show="replace"><text:span text:style-name="Hyperlink">2.3 Resoluções 01 e 02</text:span></text:a></text:p>
      <text:p text:style-name="P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Fonteparág.padrão">
      <style:text-properties fo:color="#0563C1" style:text-underline-type="single" style:text-underline-style="solid" style:text-underline-width="auto" style:text-underline-mode="continuous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40:00Z</meta:creation-date>
    <dc:date>2021-04-05T14:01:00Z</dc:date>
    <meta:print-date>2021-03-05T19:38:00Z</meta:print-date>
    <meta:template xlink:href="Normal.dotm" xlink:type="simple"/>
    <meta:editing-cycles>4</meta:editing-cycles>
    <meta:editing-duration>PT240S</meta:editing-duration>
    <meta:document-statistic meta:page-count="1" meta:paragraph-count="3" meta:word-count="262" meta:character-count="1676" meta:row-count="11" meta:non-whitespace-character-count="1417"/>
  </office:meta>
</office:document-meta>
</file>