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6pt" style:font-size-asian="16pt" style:font-size-complex="16pt"/>
    </style:style>
    <style:style style:name="T2" style:parent-style-name="Fonteparág.padrão" style:family="text">
      <style:text-properties fo:font-weight="bold" style:font-weight-asian="bold"/>
    </style:style>
    <style:style style:name="T3" style:parent-style-name="Fonteparág.padrão" style:family="text">
      <style:text-properties fo:font-weight="bold" style:font-weight-asian="bold"/>
    </style:style>
    <style:style style:name="P4" style:parent-style-name="Normal" style:family="paragraph">
      <style:text-properties fo:hyphenate="true"/>
    </style:style>
    <style:style style:name="T5" style:parent-style-name="Fonteparág.padrão" style:family="text">
      <style:text-properties fo:font-weight="bold" style:font-weight-asian="bold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Normal" style:family="paragraph">
      <style:text-properties fo:hyphenate="true"/>
    </style:style>
    <style:style style:name="P8" style:parent-style-name="Normal" style:family="paragraph">
      <style:text-properties fo:hyphenate="true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hyphenate="true"/>
    </style:style>
    <style:style style:name="P13" style:parent-style-name="Normal" style:family="paragraph">
      <style:text-properties fo:font-weight="bold" style:font-weight-asian="bold" fo:hyphenate="true"/>
    </style:style>
    <style:style style:name="P14" style:parent-style-name="Normal" style:family="paragraph">
      <style:text-properties fo:font-weight="bold" style:font-weight-asian="bold" fo:hyphenate="true"/>
    </style:style>
    <style:style style:name="P15" style:parent-style-name="Normal" style:family="paragraph">
      <style:text-properties fo:hyphenate="true"/>
    </style:style>
    <style:style style:name="P16" style:parent-style-name="Normal" style:family="paragraph">
      <style:text-properties fo:hyphenate="true"/>
    </style:style>
    <style:style style:name="P17" style:parent-style-name="Normal" style:family="paragraph">
      <style:text-properties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  <style:style style:name="P20" style:parent-style-name="Normal" style:family="paragraph">
      <style:text-properties fo:hyphenate="true"/>
    </style:style>
    <style:style style:name="P21" style:parent-style-name="Normal" style:family="paragraph">
      <style:text-properties fo:hyphenate="true"/>
    </style:style>
    <style:style style:name="P22" style:parent-style-name="Normal" style:family="paragraph">
      <style:text-properties fo:hyphenate="true"/>
    </style:style>
    <style:style style:name="P23" style:parent-style-name="Normal" style:family="paragraph">
      <style:text-properties fo:hyphenate="true"/>
    </style:style>
    <style:style style:name="P24" style:parent-style-name="Normal" style:family="paragraph">
      <style:text-properties fo:hyphenate="true"/>
    </style:style>
    <style:style style:name="P25" style:parent-style-name="Normal" style:family="paragraph">
      <style:text-properties fo:hyphenate="true"/>
    </style:style>
    <style:style style:name="P26" style:parent-style-name="Normal" style:family="paragraph">
      <style:text-properties fo:hyphenate="true"/>
    </style:style>
    <style:style style:name="P27" style:parent-style-name="Normal" style:family="paragraph">
      <style:text-properties fo:hyphenate="true"/>
    </style:style>
    <style:style style:name="P28" style:parent-style-name="Normal" style:family="paragraph">
      <style:text-properties fo:hyphenate="true"/>
    </style:style>
    <style:style style:name="P29" style:parent-style-name="Normal" style:family="paragraph">
      <style:text-properties fo:hyphenate="true"/>
    </style:style>
    <style:style style:name="P30" style:parent-style-name="Normal" style:family="paragraph">
      <style:text-properties fo:hyphenate="true"/>
    </style:style>
    <style:style style:name="P31" style:parent-style-name="Normal" style:family="paragraph">
      <style:text-properties fo:hyphenate="true"/>
    </style:style>
    <style:style style:name="P32" style:parent-style-name="Normal" style:family="paragraph">
      <style:text-properties fo:hyphenate="true"/>
    </style:style>
    <style:style style:name="P33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34" style:parent-style-name="Normal" style:family="paragraph">
      <style:text-properties fo:hyphenate="true"/>
    </style:style>
    <style:style style:name="P35" style:parent-style-name="Normal" style:family="paragraph">
      <style:text-properties fo:hyphenate="true"/>
    </style:style>
    <style:style style:name="P36" style:parent-style-name="Normal" style:family="paragraph">
      <style:text-properties fo:hyphenate="true"/>
    </style:style>
  </office:automatic-styles>
  <office:body>
    <office:text text:use-soft-page-breaks="true">
      <text:p text:style-name="P1">59ª Reunião Ordinária do CMPC de Salvador</text:p>
      <text:p text:style-name="Normal"/>
      <text:p text:style-name="Normal"><text:span text:style-name="T2">Data</text:span>:<text:s/>13<text:s/>de<text:s/>abril<text:s/>de 2021, terça-feira</text:p>
      <text:p text:style-name="Normal"><text:span text:style-name="T3">Hora</text:span>: 17h</text:p>
      <text:p text:style-name="Normal"/>
      <text:p text:style-name="P4"><text:span text:style-name="T5">1.<text:s/></text:span><text:span text:style-name="T6"><text:tab/>INFORMES</text:span>:</text:p>
      <text:p text:style-name="P7"/>
      <text:p text:style-name="P8">1.1 Prorrogação dos prazos de execução da LAB (FGM)</text:p>
      <text:p text:style-name="P9"/>
      <text:p text:style-name="P10">1.2 Atualização sobre o SOS Cultura (FGM)</text:p>
      <text:p text:style-name="P11"/>
      <text:p text:style-name="P12">1.3 Indicação da Comissão de Cultura da Câmara Municipal de Salvador para substituição do Representante Suplente Lucas Cidreira para a Vereadora Maria Mariguella</text:p>
      <text:p text:style-name="P13"/>
      <text:p text:style-name="P14">2.<text:tab/>PAUTA:</text:p>
      <text:p text:style-name="P15"/>
      <text:p text:style-name="P16">2.1 Apresentação do Plano de Trabalho Ano 2021 da Comissão da Comissão de Economia Criativa</text:p>
      <text:p text:style-name="P17"/>
      <text:p text:style-name="P18">2.2 Apresentação da Carta sobre o SOS Cultura (Comissão da Economia da Cultura)</text:p>
      <text:p text:style-name="P19"/>
      <text:p text:style-name="P20">2.3 Apresentação de uma Carta que demanda auxílio emergencial para o Governo do Estado</text:p>
      <text:p text:style-name="P21"/>
      <text:p text:style-name="P22">2.4 Composição das demais Comissões Temáticas Permanentes do CMPC:</text:p>
      <text:p text:style-name="P23">- Comissão de Formação Cultural;</text:p>
      <text:p text:style-name="P24">- Comissão de Patrimônio Cultural e Arquitetura;</text:p>
      <text:p text:style-name="P25">- Comissão de Cultura Popular e Identitária;</text:p>
      <text:p text:style-name="P26">- Comissão de Artes;</text:p>
      <text:p text:style-name="P27">- Comissão de Livro e Literatura.</text:p>
      <text:p text:style-name="P28"/>
      <text:p text:style-name="P29">2.5 Programa de Formação para o Conselho – Levantamento de proposta de temas</text:p>
      <text:p text:style-name="P30"/>
      <text:p text:style-name="P31">2.6 Informações para Composição de Comissão Eleitoral para o Biênio 2022/2023</text:p>
      <text:p text:style-name="P32"/>
      <text:p text:style-name="P33">Anexos:</text:p>
      <text:p text:style-name="P34"><text:a xlink:href="http://www.cmpc.salvador.ba.gov.br/wp-content/uploads/2021/05/Anexo-Reuniao-59-1.3_Oficio-09.2021-Afastamento-de-Lucas-Santos-Cidreira-e-indicação-da-vereadora-Maria-Marighella.pdf" office:target-frame-name="_top" xlink:show="replace"><text:span text:style-name="Hyperlink">1.3_Oficio 09.2021 - <text:s/>Afastamento de Lucas Santos Cidreira e indicação da vereadora Maria Marighella</text:span></text:a></text:p>
      <text:p text:style-name="P35"><text:a xlink:href="http://www.cmpc.salvador.ba.gov.br/wp-content/uploads/2021/05/Anexo-Reuniao-59-2.1_Plano-de-trabalho_ComissãoTematica-de-Economia-da-Cultura-CMPC-2020_2021.pdf" office:target-frame-name="_top" xlink:show="replace"><text:span text:style-name="Hyperlink">2.1_Plano de trabalho_ComissãoTematica de Economia da Cultura CMPC 2020_2021</text:span></text:a></text:p>
      <text:p text:style-name="P36"><text:a xlink:href="http://www.cmpc.salvador.ba.gov.br/wp-content/uploads/2021/05/Anexo-Reuniao-59-2.4-e-2.6_Regimento-CMPC-Decreto-30230-2018-de-Salvador-BA.pdf" office:target-frame-name="_top" xlink:show="replace"><text:span text:style-name="Hyperlink">2.4 e 2.6_Regimento CMPC - Decreto 30230 2018 de Salvador BA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5-12T21:28:00Z</meta:creation-date>
    <dc:date>2021-05-12T21:28:00Z</dc:date>
    <meta:print-date>2021-05-12T21:28:00Z</meta:print-date>
    <meta:template xlink:href="Normal.dotm" xlink:type="simple"/>
    <meta:editing-cycles>2</meta:editing-cycles>
    <meta:editing-duration>PT60S</meta:editing-duration>
    <meta:document-statistic meta:page-count="1" meta:paragraph-count="3" meta:word-count="286" meta:character-count="1829" meta:row-count="12" meta:non-whitespace-character-count="1546"/>
  </office:meta>
</office:document-meta>
</file>