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16pt" style:font-size-asian="16pt" style:font-size-complex="16pt"/>
    </style:style>
    <style:style style:name="T2" style:parent-style-name="Fonteparág.padrão" style:family="text">
      <style:text-properties fo:font-weight="bold" style:font-weight-asian="bold"/>
    </style:style>
    <style:style style:name="T3" style:parent-style-name="Fonteparág.padrão" style:family="text">
      <style:text-properties fo:font-weight="bold" style:font-weight-asian="bold"/>
    </style:style>
    <style:style style:name="P4" style:parent-style-name="Normal" style:family="paragraph">
      <style:text-properties fo:hyphenate="true"/>
    </style:style>
    <style:style style:name="T5" style:parent-style-name="Fonteparág.padrão" style:family="text">
      <style:text-properties fo:font-weight="bold" style:font-weight-asian="bold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Normal" style:family="paragraph">
      <style:text-properties fo:hyphenate="true"/>
    </style:style>
    <style:style style:name="P8" style:parent-style-name="Normal" style:family="paragraph">
      <style:text-properties fo:hyphenate="true"/>
    </style:style>
    <style:style style:name="P9" style:parent-style-name="Normal" style:family="paragraph">
      <style:text-properties fo:hyphenate="true"/>
    </style:style>
    <style:style style:name="P10" style:parent-style-name="Normal" style:family="paragraph">
      <style:text-properties fo:hyphenate="true"/>
    </style:style>
    <style:style style:name="P11" style:parent-style-name="Normal" style:family="paragraph">
      <style:text-properties fo:hyphenate="true"/>
    </style:style>
    <style:style style:name="P12" style:parent-style-name="Normal" style:family="paragraph">
      <style:text-properties fo:hyphenate="true"/>
    </style:style>
    <style:style style:name="P13" style:parent-style-name="Normal" style:family="paragraph">
      <style:text-properties fo:hyphenate="true"/>
    </style:style>
    <style:style style:name="P14" style:parent-style-name="Normal" style:family="paragraph">
      <style:text-properties fo:font-weight="bold" style:font-weight-asian="bold" fo:hyphenate="true"/>
    </style:style>
    <style:style style:name="P15" style:parent-style-name="Normal" style:family="paragraph">
      <style:text-properties fo:font-weight="bold" style:font-weight-asian="bold" fo:hyphenate="true"/>
    </style:style>
    <style:style style:name="P16" style:parent-style-name="Normal" style:family="paragraph">
      <style:text-properties fo:hyphenate="true"/>
    </style:style>
    <style:style style:name="P17" style:parent-style-name="Normal" style:family="paragraph">
      <style:text-properties fo:hyphenate="true"/>
    </style:style>
    <style:style style:name="P18" style:parent-style-name="Normal" style:family="paragraph">
      <style:text-properties fo:hyphenate="true"/>
    </style:style>
    <style:style style:name="P19" style:parent-style-name="Normal" style:family="paragraph">
      <style:text-properties fo:hyphenate="true"/>
    </style:style>
    <style:style style:name="P20" style:parent-style-name="Normal" style:family="paragraph">
      <style:text-properties style:text-underline-type="single" style:text-underline-style="solid" style:text-underline-width="auto" style:text-underline-mode="continuous" fo:hyphenate="true"/>
    </style:style>
    <style:style style:name="P21" style:parent-style-name="Normal" style:family="paragraph">
      <style:text-properties style:text-underline-type="single" style:text-underline-style="solid" style:text-underline-width="auto" style:text-underline-mode="continuous" fo:hyphenate="true"/>
    </style:style>
    <style:style style:name="P22" style:parent-style-name="Normal" style:family="paragraph">
      <style:text-properties fo:hyphenate="true"/>
    </style:style>
    <style:style style:name="P23" style:parent-style-name="Normal" style:family="paragraph">
      <style:text-properties fo:hyphenate="true"/>
    </style:style>
  </office:automatic-styles>
  <office:body>
    <office:text text:use-soft-page-breaks="true">
      <text:p text:style-name="P1">60ª Reunião Ordinária do CMPC de Salvador</text:p>
      <text:p text:style-name="Normal"/>
      <text:p text:style-name="Normal"><text:span text:style-name="T2">Data</text:span>:<text:s/>11<text:s/>de<text:s/>maio<text:s/>de 2021, terça-feira</text:p>
      <text:p text:style-name="Normal"><text:span text:style-name="T3">Hora</text:span>: 17h</text:p>
      <text:p text:style-name="Normal"/>
      <text:p text:style-name="Normal"/>
      <text:p text:style-name="P4"><text:span text:style-name="T5">1.<text:s/></text:span><text:span text:style-name="T6"><text:tab/>INFORMES</text:span>:</text:p>
      <text:p text:style-name="P7"/>
      <text:p text:style-name="P8">1.1 Comissão de Economia da Cultura: Audiência Pública sobre o Fundo Municipal de Cultura</text:p>
      <text:p text:style-name="P9">1.2 Comissão de Ética: Medidas tomadas para os casos de infração de conduta entre membros do CMPC</text:p>
      <text:p text:style-name="P10">1.3 Comissão de Formação Cultural: Propostas de trabalho da comissão</text:p>
      <text:p text:style-name="P11">1.4 FGM: Aplicação dos recursos não utilizados na LAB Salvador</text:p>
      <text:p text:style-name="P12">1.5 FGM: Atualização sobre a prorrogação de prazos da LAB Salvador</text:p>
      <text:p text:style-name="P13">1.6 FGM: SOS Cultura</text:p>
      <text:p text:style-name="P14"/>
      <text:p text:style-name="P15">2.<text:tab/>PAUTA:</text:p>
      <text:p text:style-name="P16"/>
      <text:p text:style-name="P17">2.1 Apresentação do Manual de Conduta e Boas Práticas (Comissão de Ética)</text:p>
      <text:p text:style-name="P18">2.2 Atividades de Formação para os membros do CMPC (FGM)</text:p>
      <text:p text:style-name="P19">2.3 Sanção e vetos da PERSE – Programa Emergencial de Retomada do Setor de Eventos (Geraldo Gentil, Diretor de Gestão do Centro Antigo</text:p>
      <text:p text:style-name="P20"/>
      <text:p text:style-name="P21">Anexos:</text:p>
      <text:p text:style-name="P22">Minuta<text:s/>(v.final) CMPC_Código_Comissão_Ética.pdf</text:p>
      <text:p text:style-name="P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Fonteparág.padrã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40:00Z</meta:creation-date>
    <dc:date>2021-05-12T21:33:00Z</dc:date>
    <meta:print-date>2021-03-05T19:38:00Z</meta:print-date>
    <meta:template xlink:href="Normal.dotm" xlink:type="simple"/>
    <meta:editing-cycles>5</meta:editing-cycles>
    <meta:editing-duration>PT300S</meta:editing-duration>
    <meta:document-statistic meta:page-count="1" meta:paragraph-count="1" meta:word-count="133" meta:character-count="854" meta:row-count="6" meta:non-whitespace-character-count="722"/>
  </office:meta>
</office:document-meta>
</file>