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000000002000000005292F3122A2AD6E2CC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Table1" style:family="table">
      <style:table-properties style:width="6.2701in" fo:margin-left="0in" fo:margin-top="0in" fo:margin-bottom="0in" table:align="left"/>
    </style:style>
    <style:style style:name="Table1.A" style:family="table-column">
      <style:table-column-properties style:column-width="6.2701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" fo:background-color="#cfe2f3" fo:padding="0.0694in" fo:border="1pt solid #000000">
        <style:background-image/>
      </style:table-cell-properties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 style:master-page-name="Standard">
      <style:paragraph-properties fo:text-align="center" style:justify-single-word="false" style:page-number="1"/>
    </style:style>
    <style:style style:name="T1" style:family="text">
      <style:text-properties style:font-name="Calibri" fo:font-size="14pt" fo:font-weight="bold" style:font-name-asian="Calibri1" style:font-size-asian="14pt" style:font-weight-asian="bold" style:font-name-complex="Calibri1" style:font-size-complex="14pt"/>
    </style:style>
    <style:style style:name="T2" style:family="text">
      <style:text-properties style:font-name="Calibri" fo:font-size="12pt" style:font-name-asian="Calibri1" style:font-size-asian="12pt" style:font-name-complex="Calibri1" style:font-size-complex="12pt"/>
    </style:style>
    <style:style style:name="T3" style:family="text">
      <style:text-properties style:font-name="Calibri" fo:font-size="12pt" fo:font-weight="bold" style:font-name-asian="Calibri1" style:font-size-asian="12pt" style:font-weight-asian="bold" style:font-name-complex="Calibri1" style:font-size-complex="12pt"/>
    </style:style>
    <style:style style:name="T4" style:family="text">
      <style:text-properties style:font-name="Calibri" fo:font-size="6pt" fo:font-weight="bold" style:font-name-asian="Calibri1" style:font-size-asian="6pt" style:font-weight-asian="bold" style:font-name-complex="Calibri1" style:font-size-complex="6pt"/>
    </style:style>
    <style:style style:name="T5" style:family="text">
      <style:text-properties style:font-name="Calibri" fo:font-size="6pt" style:font-name-asian="Calibri1" style:font-size-asian="6pt" style:font-name-complex="Calibri1" style:font-size-complex="6pt"/>
    </style:style>
    <style:style style:name="T6" style:family="text">
      <style:text-properties fo:color="#1155cc" style:font-name="Calibri" fo:font-size="12pt" style:text-underline-style="solid" style:text-underline-width="auto" style:text-underline-color="font-color" style:font-name-asian="Calibri1" style:font-size-asian="12pt" style:font-name-complex="Calibri1" style:font-size-complex="12pt"/>
    </style:style>
    <style:style style:name="T7" style:family="text">
      <style:text-properties fo:font-size="17pt" fo:font-weight="bold" style:font-size-asian="17pt" style:font-weight-asian="bold" style:font-size-complex="17pt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1">RESOLUÇÃO 01/2021</text:span></text:p>
      <text:p text:style-name="Standard"><text:span text:style-name="T2"><text:s/></text:span></text:p>
      <text:p text:style-name="Standard"><text:span text:style-name="T3">Assunto</text:span><text:span text:style-name="T2">: Observação da Lei nº 4.489, de 04 de fevereiro de 1992</text:span></text:p>
      <text:p text:style-name="Standard"><text:span text:style-name="T3">Relator</text:span><text:span text:style-name="T2">: Comissão Temática Permanente de Economia da Cultura do CMPC</text:span></text:p>
      <text:p text:style-name="Standard"><text:span text:style-name="T3">Texto:</text:span></text:p>
      <text:p text:style-name="Standard"><text:span text:style-name="T2"><text:s/></text:span></text:p>
      <text:p text:style-name="Standard"><text:span text:style-name="T2">Considerando as competências do Conselho Municipal de Políticas Culturais (CMPC), conforme disposto no </text:span><text:a xlink:type="simple" xlink:href="http://www.cmpc.salvador.ba.gov.br/wp-content/uploads/2019/07/Leis-Municipais_Regimento_Decreto-30230-2018-de-Salvador-BA.pdf" text:style-name="ListLabel_20_1" text:visited-style-name="ListLabel_20_1"><text:span text:style-name="T6">Decreto nº 30.230, de 24 de setembro de 2018</text:span></text:a><text:span text:style-name="T2">;</text:span></text:p>
      <text:p text:style-name="Standard"><text:span text:style-name="T2"><text:s/></text:span></text:p>
      <text:p text:style-name="Standard"><text:span text:style-name="T2">Considerando as determinações indicadas na </text:span><text:a xlink:type="simple" xlink:href="http://www.cmpc.salvador.ba.gov.br/wp-content/uploads/2021/06/Lei-Ordina%CC%81ria-4489-1992-de-Salvador-BA.pdf" text:style-name="ListLabel_20_1" text:visited-style-name="ListLabel_20_1"><text:span text:style-name="T6">Lei nº 4.489, de 04 de fevereiro de 1992</text:span></text:a><text:span text:style-name="T2">, regulamentada pelo </text:span><text:a xlink:type="simple" xlink:href="http://www.cmpc.salvador.ba.gov.br/wp-content/uploads/2021/06/Decreto-14383-2003-de-Salvador-BA.pdf" text:style-name="ListLabel_20_1" text:visited-style-name="ListLabel_20_1"><text:span text:style-name="T6">Decreto nº 14.383, de 23 de julho de 2003</text:span></text:a><text:span text:style-name="T2">;</text:span></text:p>
      <text:p text:style-name="Standard"><text:span text:style-name="T2"><text:s/></text:span></text:p>
      <text:p text:style-name="Standard"><text:span text:style-name="T2">Considerando notícias de que a lei não vem sendo observada, como indicado pela matéria </text:span><text:a xlink:type="simple" xlink:href="https://atarde.uol.com.br/muito/noticias/1845492-o-lugar-da-arte" text:style-name="ListLabel_20_1" text:visited-style-name="ListLabel_20_1"><text:span text:style-name="T6">"O Lugar da Arte", de Eron Rezende, no Jornal A Tarde de 13/03/2017</text:span></text:a><text:span text:style-name="T2">;</text:span></text:p>
      <text:p text:style-name="Standard"><text:span text:style-name="T2"><text:s/></text:span></text:p>
      <text:p text:style-name="Standard"><text:span text:style-name="T2">O Conselho Municipal de Políticas Culturais resolve:</text:span></text:p>
      <text:p text:style-name="Standard"><text:span text:style-name="T2"><text:s/></text:span></text:p>
      <text:p text:style-name="Standard"><text:span text:style-name="T2">1. Solicitar à SUCOM e/ou demais órgãos competentes da prefeitura municipal de Salvador, a relação dos “empreendimentos de urbanização, edificação e complexos urbanos” que se enquadraram nos critérios indicados na Lei nº 4.489, de 04 de fevereiro de 1992, para os anos de 2018, 2019 e 2020, informando, também, o valor total dos empreendimentos, de forma a estimar o montante que seria investido no setor cultural de Salvador, na forma da Lei nº 4.489/92.</text:span></text:p>
      <text:p text:style-name="Standard"><text:span text:style-name="T2"><text:s/></text:span></text:p>
      <text:p text:style-name="Standard"><text:span text:style-name="T2">2. Solicitar à SUCOM e/ou aos demais órgãos competentes da prefeitura municipal de Salvador a indicação de quais empreendimentos relacionados na resposta à primeira solicitação seguiram a Lei nº 4.489/92 no período indicado (2018, 2019 e 2020).</text:span></text:p>
      <text:p text:style-name="Standard"><text:span text:style-name="T2"><text:s/></text:span></text:p>
      <text:p text:style-name="Standard"><text:span text:style-name="T2">Salvador, 16 de março de 2021</text:span></text:p>
      <text:p text:style-name="Standard"><text:span text:style-name="T2"><text:s/></text:span></text:p>
      <text:p text:style-name="Standard"><text:span text:style-name="T2">Carlos Beyrodt Paiva Neto</text:span></text:p>
      <text:p text:style-name="Standard"><text:span text:style-name="T2">Daniele Pereira Canedo</text:span></text:p>
      <text:p text:style-name="Standard"><text:span text:style-name="T2">Eduardo Nascimento Matos (Kuka Matos)</text:span></text:p>
      <text:p text:style-name="Standard"><text:span text:style-name="T2">Janaina Chavier Silva</text:span></text:p>
      <text:p text:style-name="Standard"><text:span text:style-name="T2">Marcos Paulo de Oliveira Silva (Poeta Caviar)</text:span></text:p>
      <text:p text:style-name="Standard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Standard"><text:span text:style-name="T7">Aprovada por unanimidade na 58ª Reunião Ordinária do CMPC de Salvador, 30 de março de 2021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keep-with-next="always"/>
      <style:text-properties fo:font-size="16pt" fo:font-weight="normal" style:font-size-asian="16pt" style:font-weight-asian="normal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keep-with-next="always"/>
      <style:text-properties fo:color="#434343" fo:font-size="14pt" fo:font-weight="normal" style:font-size-asian="14pt" style:font-weight-asian="normal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keep-with-next="always"/>
      <style:text-properties fo:color="#666666" fo:font-size="11pt" fo:font-style="italic" style:font-size-asian="11pt" style:font-style-asian="italic" style:font-size-complex="11pt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/>
    </style:style>
    <style:style style:name="Header" style:family="paragraph" style:parent-style-name="Standard" style:class="extra"/>
    <style:style style:name="ListLabel_20_1" style:display-name="ListLabel 1" style:family="text">
      <style:text-properties fo:color="#1155cc" style:font-name="Calibri" fo:font-family="Calibri" style:font-family-generic="roman" style:font-pitch="variable" fo:font-size="12pt" style:text-underline-style="solid" style:text-underline-width="auto" style:text-underline-color="font-color" style:font-name-asian="Calibri1" style:font-family-asian="Calibri" style:font-family-generic-asian="system" style:font-pitch-asian="variable" style:font-size-asian="12pt" style:font-name-complex="Calibri1" style:font-family-complex="Calibri" style:font-family-generic-complex="system" style:font-pitch-complex="variable" style:font-size-complex="12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1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age1.png" text:anchor-type="as-char" svg:width="5.3335in" svg:height="0.8543in" draw:z-index="0"><draw:image xlink:href="Pictures/10000000000002000000005292F3122A2AD6E2CC.png" xlink:type="simple" xlink:show="embed" xlink:actuate="onLoad" loext:mime-type="image/png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1" meta:object-count="0" meta:page-count="1" meta:paragraph-count="27" meta:word-count="261" meta:character-count="1632" meta:non-whitespace-character-count="1379"/>
    <meta:generator>LibreOfficeDev/6.0.5.2$Linux_X86_64 LibreOffice_project/</meta:generator>
  </office:meta>
</office:document-meta>
</file>