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2000000005292F3122A2AD6E2CC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Table1" style:family="table">
      <style:table-properties style:width="6.2701in" fo:margin-left="0in" fo:margin-top="0in" fo:margin-bottom="0in" table:align="left"/>
    </style:style>
    <style:style style:name="Table1.A" style:family="table-column">
      <style:table-column-properties style:column-width="6.270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background-color="#cfe2f3" fo:padding="0.0694in" fo:border="1pt solid #000000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Calibri" fo:font-size="12pt" style:font-name-asian="Calibri1" style:font-size-asian="12pt" style:font-name-complex="Calibri1" style:font-size-complex="12pt"/>
    </style:style>
    <style:style style:name="P3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style:font-name="Calibri" fo:font-size="14pt" fo:font-weight="bold" style:font-name-asian="Calibri1" style:font-size-asian="14pt" style:font-weight-asian="bold" style:font-name-complex="Calibri1" style:font-size-complex="14pt"/>
    </style:style>
    <style:style style:name="T2" style:family="text">
      <style:text-properties style:font-name="Calibri" fo:font-size="12pt" fo:font-weight="bold" style:font-name-asian="Calibri1" style:font-size-asian="12pt" style:font-weight-asian="bold" style:font-name-complex="Calibri1" style:font-size-complex="12pt"/>
    </style:style>
    <style:style style:name="T3" style:family="text">
      <style:text-properties style:font-name="Calibri" fo:font-size="12pt" style:font-name-asian="Calibri1" style:font-size-asian="12pt" style:font-name-complex="Calibri1" style:font-size-complex="12pt"/>
    </style:style>
    <style:style style:name="T4" style:family="text">
      <style:text-properties style:font-name="Calibri" fo:font-size="6pt" fo:font-weight="bold" style:font-name-asian="Calibri1" style:font-size-asian="6pt" style:font-weight-asian="bold" style:font-name-complex="Calibri1" style:font-size-complex="6pt"/>
    </style:style>
    <style:style style:name="T5" style:family="text">
      <style:text-properties style:font-name="Calibri" fo:font-size="6pt" style:font-name-asian="Calibri1" style:font-size-asian="6pt" style:font-name-complex="Calibri1" style:font-size-complex="6pt"/>
    </style:style>
    <style:style style:name="T6" style:family="text">
      <style:text-properties fo:color="#1155cc" style:font-name="Calibri" fo:font-size="12pt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T7" style:family="text">
      <style:text-properties fo:font-size="17pt" fo:font-weight="bold" style:font-size-asian="17pt" style:font-weight-asian="bold" style:font-size-complex="17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1">RESOLUÇÃO 02/2021</text:span></text:p>
      <text:p text:style-name="Standard"><text:span text:style-name="T3"><text:s/></text:span></text:p>
      <text:p text:style-name="Standard"><text:span text:style-name="T2">Assunto</text:span><text:span text:style-name="T3">: Apreciação da regulamentação do Fundo Municipal de Cultura de Salvador (FMCS)</text:span></text:p>
      <text:p text:style-name="Standard"><text:span text:style-name="T2">Relator</text:span><text:span text:style-name="T3">: Comissão Temática Permanente de Economia da Cultura do CMPC</text:span></text:p>
      <text:p text:style-name="Standard"><text:span text:style-name="T2">Texto:</text:span></text:p>
      <text:p text:style-name="Standard"><text:span text:style-name="T5"><text:s/></text:span></text:p>
      <text:p text:style-name="Standard"><text:span text:style-name="T3">Considerando as competências do Conselho Municipal de Políticas Culturais de Salvador (CMPC), conforme disposto no </text:span><text:a xlink:type="simple" xlink:href="http://www.cmpc.salvador.ba.gov.br/wp-content/uploads/2019/07/Leis-Municipais_Regimento_Decreto-30230-2018-de-Salvador-BA.pdf" text:style-name="ListLabel_20_1" text:visited-style-name="ListLabel_20_1"><text:span text:style-name="T6">Decreto nº 30.230, de 24 de setembro de 2018</text:span></text:a><text:span text:style-name="T3">;</text:span></text:p>
      <text:p text:style-name="Standard"><text:span text:style-name="T3"><text:s/></text:span></text:p>
      <text:p text:style-name="Standard"><text:span text:style-name="T3">Considerando as alterações realizadas em 2020 na </text:span><text:a xlink:type="simple" xlink:href="http://www.cmpc.salvador.ba.gov.br/wp-content/uploads/2016/05/lei-ordinaria-8551-2014-Salvador-BA-1.pdf" text:style-name="ListLabel_20_1" text:visited-style-name="ListLabel_20_1"><text:span text:style-name="T6">Lei nº 8.551/2014</text:span></text:a><text:span text:style-name="T3">, em especial nos artigos relativos ao Fundo Municipal de Cultura de Salvador (FMCS), retirando algumas das fontes de receita antes indicadas;</text:span></text:p>
      <text:p text:style-name="Standard"><text:span text:style-name="T3"><text:s/></text:span></text:p>
      <text:p text:style-name="Standard"><text:span text:style-name="T3">Considerando que o FMCS é o principal mecanismo de fomento do sistema municipal de financiamento à cultura do município de Salvador;</text:span></text:p>
      <text:p text:style-name="P2"/>
      <text:p text:style-name="Standard"><text:span text:style-name="T3">Considerando o destaque conferido ao FMCS na minuta do </text:span><text:a xlink:type="simple" xlink:href="http://www.cmpc.salvador.ba.gov.br/index.php/pmc/" text:style-name="ListLabel_20_1" text:visited-style-name="ListLabel_20_1"><text:span text:style-name="T6">Plano Municipal de Cultura (PMC)</text:span></text:a><text:span text:style-name="T3"> apresentado pela Fundação Gregório de Mattos (FGM) e aprovado pelo CMPC em 2019;</text:span></text:p>
      <text:p text:style-name="Standard"><text:span text:style-name="T3"><text:s/></text:span></text:p>
      <text:p text:style-name="Standard"><text:span text:style-name="T3">Considerando os compromissos assumidos pela Fundação Gregório de Mattos de que as alterações realizadas na </text:span><text:a xlink:type="simple" xlink:href="http://www.cmpc.salvador.ba.gov.br/wp-content/uploads/2016/05/lei-ordinaria-8551-2014-Salvador-BA-1.pdf" text:style-name="ListLabel_20_1" text:visited-style-name="ListLabel_20_1"><text:span text:style-name="T6">Lei nº 8.551/2014</text:span></text:a><text:span text:style-name="T3"> não prejudicariam o FMCS;</text:span></text:p>
      <text:p text:style-name="Standard"><text:span text:style-name="T3"><text:s/></text:span></text:p>
      <text:p text:style-name="Standard"><text:span text:style-name="T3">O Conselho Municipal de Políticas Culturais resolve:</text:span></text:p>
      <text:p text:style-name="Standard"><text:span text:style-name="T3"><text:s/></text:span></text:p>
      <text:p text:style-name="Standard"><text:span text:style-name="T3">1. Solicitar à Fundação Gregório de Mattos e à prefeitura municipal de Salvador, após parecer da SEMGE e SEFAZ, minuta do decreto de regulamentação do FMCS para apreciação e parecer deste CMPC;</text:span></text:p>
      <text:p text:style-name="P2"/>
      <text:p text:style-name="Standard"><text:span text:style-name="T3">2. Solicitar ao gabinete do prefeito de Salvador cronograma de regulamentação e previsão de início de operação do FMCS.</text:span></text:p>
      <text:p text:style-name="P2"/>
      <text:p text:style-name="Standard"><text:span text:style-name="T3">Salvador, 16 de março de 2021</text:span></text:p>
      <text:p text:style-name="Standard"><text:span text:style-name="T3"><text:s/></text:span></text:p>
      <text:p text:style-name="Standard"><text:span text:style-name="T3">Carlos Beyrodt Paiva Neto</text:span></text:p>
      <text:p text:style-name="Standard"><text:soft-page-break/><text:span text:style-name="T3">Daniele Pereira Canedo</text:span></text:p>
      <text:p text:style-name="Standard"><text:span text:style-name="T3">Eduardo Nascimento Matos (Kuka Matos)</text:span></text:p>
      <text:p text:style-name="Standard"><text:span text:style-name="T3">Janaina Chavier Silva</text:span></text:p>
      <text:p text:style-name="Standard"><text:span text:style-name="T3">Marcos Paulo de Oliveira Silva (Poeta Caviar)</text:span></text:p>
      <text:p text:style-name="Standard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Standard"><text:span text:style-name="T7">Aprovada por unanimidade na 58ª Reunião Ordinária do CMPC de Salvador, 30 de março de 2021</text:span></text:p>
          </table:table-cell>
        </table:table-row>
      </table:table>
      <text:p text:style-name="P2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Header" style:family="paragraph" style:parent-style-name="Standard" style:class="extra"/>
    <style:style style:name="ListLabel_20_1" style:display-name="ListLabel 1" style:family="text">
      <style:text-properties fo:color="#1155cc" style:font-name="Calibri" fo:font-family="Calibri" style:font-family-generic="roman" style:font-pitch="variable" fo:font-size="12pt" style:text-underline-style="solid" style:text-underline-width="auto" style:text-underline-color="font-color" style:font-name-asian="Calibri1" style:font-family-asian="Calibri" style:font-family-generic-asian="system" style:font-pitch-asian="variable" style:font-size-asian="12pt" style:font-name-complex="Calibri1" style:font-family-complex="Calibri" style:font-family-generic-complex="system" style:font-pitch-complex="variable" style:font-size-complex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5.3335in" svg:height="0.8543in" draw:z-index="1"><draw:image xlink:href="Pictures/10000000000002000000005292F3122A2AD6E2CC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2" meta:paragraph-count="28" meta:word-count="252" meta:character-count="1636" meta:non-whitespace-character-count="1395"/>
    <meta:generator>LibreOfficeDev/6.0.5.2$Linux_X86_64 LibreOffice_project/</meta:generator>
  </office:meta>
</office:document-meta>
</file>