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16pt" style:font-size-asian="16pt" style:font-size-complex="16pt"/>
    </style:style>
    <style:style style:name="T2" style:parent-style-name="Fonteparág.padrão" style:family="text">
      <style:text-properties fo:font-weight="bold" style:font-weight-asian="bold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hyphenate="true"/>
    </style:style>
    <style:style style:name="T6" style:parent-style-name="Fonteparág.padrão" style:family="text">
      <style:text-properties fo:font-weight="bold" style:font-weight-asian="bold"/>
    </style:style>
    <style:style style:name="T7" style:parent-style-name="Fonteparág.padrão" style:family="text">
      <style:text-properties fo:font-weight="bold" style:font-weight-asian="bold"/>
    </style:style>
    <style:style style:name="P8" style:parent-style-name="Normal" style:family="paragraph">
      <style:text-properties fo:hyphenate="true"/>
    </style:style>
    <style:style style:name="P9" style:parent-style-name="Normal" style:family="paragraph">
      <style:text-properties fo:hyphenate="true"/>
    </style:style>
    <style:style style:name="P10" style:parent-style-name="Normal" style:family="paragraph">
      <style:text-properties fo:hyphenate="true"/>
    </style:style>
    <style:style style:name="P11" style:parent-style-name="Normal" style:family="paragraph">
      <style:text-properties fo:hyphenate="true"/>
    </style:style>
    <style:style style:name="P12" style:parent-style-name="Normal" style:family="paragraph">
      <style:text-properties fo:hyphenate="true"/>
    </style:style>
    <style:style style:name="P13" style:parent-style-name="Normal" style:family="paragraph">
      <style:text-properties fo:hyphenate="true"/>
    </style:style>
    <style:style style:name="P14" style:parent-style-name="Normal" style:family="paragraph">
      <style:text-properties fo:hyphenate="true"/>
    </style:style>
    <style:style style:name="P15" style:parent-style-name="Normal" style:family="paragraph">
      <style:text-properties fo:font-weight="bold" style:font-weight-asian="bold" fo:hyphenate="true"/>
    </style:style>
    <style:style style:name="P16" style:parent-style-name="Normal" style:family="paragraph">
      <style:text-properties fo:font-weight="bold" style:font-weight-asian="bold" fo:hyphenate="true"/>
    </style:style>
    <style:style style:name="P17" style:parent-style-name="Normal" style:family="paragraph">
      <style:text-properties fo:font-weight="bold" style:font-weight-asian="bold" fo:hyphenate="true"/>
    </style:style>
    <style:style style:name="P18" style:parent-style-name="Normal" style:family="paragraph">
      <style:text-properties fo:hyphenate="true"/>
    </style:style>
    <style:style style:name="P19" style:parent-style-name="Normal" style:family="paragraph">
      <style:text-properties fo:hyphenate="true"/>
    </style:style>
    <style:style style:name="P20" style:parent-style-name="Normal" style:family="paragraph">
      <style:text-properties fo:hyphenate="true"/>
    </style:style>
    <style:style style:name="P21" style:parent-style-name="Normal" style:family="paragraph">
      <style:text-properties fo:hyphenate="true"/>
    </style:style>
    <style:style style:name="P22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23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24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25" style:parent-style-name="Normal" style:family="paragraph">
      <style:text-properties fo:hyphenate="true"/>
    </style:style>
    <style:style style:name="P26" style:parent-style-name="Normal" style:family="paragraph">
      <style:text-properties fo:hyphenate="true"/>
    </style:style>
    <style:style style:name="P27" style:parent-style-name="Normal" style:family="paragraph">
      <style:text-properties fo:hyphenate="true"/>
    </style:style>
    <style:style style:name="P28" style:parent-style-name="Normal" style:family="paragraph">
      <style:text-properties fo:hyphenate="true"/>
    </style:style>
    <style:style style:name="P29" style:parent-style-name="Normal" style:family="paragraph">
      <style:text-properties fo:hyphenate="true"/>
    </style:style>
    <style:style style:name="P30" style:parent-style-name="Normal" style:family="paragraph">
      <style:text-properties fo:hyphenate="true"/>
    </style:style>
    <style:style style:name="P31" style:parent-style-name="Normal" style:family="paragraph">
      <style:text-properties fo:hyphenate="true"/>
    </style:style>
    <style:style style:name="P32" style:parent-style-name="Normal" style:family="paragraph">
      <style:text-properties fo:hyphenate="true"/>
    </style:style>
    <style:style style:name="P33" style:parent-style-name="Normal" style:family="paragraph">
      <style:text-properties fo:hyphenate="true"/>
    </style:style>
    <style:style style:name="P34" style:parent-style-name="Normal" style:family="paragraph">
      <style:text-properties fo:hyphenate="true"/>
    </style:style>
    <style:style style:name="P35" style:parent-style-name="Normal" style:family="paragraph">
      <style:text-properties fo:hyphenate="true"/>
    </style:style>
  </office:automatic-styles>
  <office:body>
    <office:text text:use-soft-page-breaks="true">
      <text:p text:style-name="P1">61ª Reunião Ordinária do CMPC de Salvador</text:p>
      <text:p text:style-name="Normal"/>
      <text:p text:style-name="Normal"><text:span text:style-name="T2">Data</text:span>: 08 de junho de 2021, terça-feira</text:p>
      <text:p text:style-name="Normal"><text:span text:style-name="T3">Hora</text:span>: 17h</text:p>
      <text:p text:style-name="Normal"><text:span text:style-name="T4">Meio</text:span>: Via Zoom, com transmissão pelo Facebook</text:p>
      <text:p text:style-name="Normal"/>
      <text:p text:style-name="Normal"/>
      <text:p text:style-name="P5"><text:span text:style-name="T6">1.<text:s/></text:span><text:span text:style-name="T7"><text:tab/>INFORMES</text:span>:</text:p>
      <text:p text:style-name="P8"/>
      <text:p text:style-name="P9">1.1 Comissão de Formação<text:s/>Cultural</text:p>
      <text:p text:style-name="P10">1.2 Comissão de Economia da Cultura: Audiências Públicas realizadas</text:p>
      <text:p text:style-name="P11">1.3 Os Recursos da LAB não utilizados em Salvador</text:p>
      <text:p text:style-name="P12">1.4 Atualização SOS Cultura</text:p>
      <text:p text:style-name="P13">1.5 Atualização Programa Viva Cultura</text:p>
      <text:p text:style-name="P14">1.6 Diretrizes do Planejamento Estratégico da PMS / FGM</text:p>
      <text:p text:style-name="P15"/>
      <text:p text:style-name="P16"/>
      <text:p text:style-name="P17">2.<text:tab/>PAUTA:</text:p>
      <text:p text:style-name="P18"/>
      <text:p text:style-name="P19">2.1 Apresentação da Proposta de Formação para o CMPC</text:p>
      <text:p text:style-name="P20">2.2 Formação da Comissão Eleitoral para Gestão 2022/2023 e agenda de trabalho da Comissão</text:p>
      <text:p text:style-name="P21">2.3 O que ocorrer</text:p>
      <text:p text:style-name="P22"/>
      <text:p text:style-name="P23"/>
      <text:p text:style-name="P24">Anexos:</text:p>
      <text:p text:style-name="P25">1.2 Relatório Audiência Pública sobre implementação do Viva Cultura.pdf</text:p>
      <text:p text:style-name="P26"><text:a xlink:href="http://www.cmpc.salvador.ba.gov.br/wp-content/uploads/2021/06/1.2-Carta-aux.-emergencial-cultura-SOS-Cultura.pdf" office:target-frame-name="_top" xlink:show="replace"><text:span text:style-name="Hyperlink">1.4<text:s/></text:span><text:span text:style-name="Hyperlink">Carta aux. emergencial cultura (SOS Cultura).pdf</text:span></text:a></text:p>
      <text:p text:style-name="P27"><text:a xlink:href="http://www.cmpc.salvador.ba.gov.br/wp-content/uploads/2021/06/1.5_Regimento-CMPC-Decreto-30230-2018-de-Salvador-BA.pdf" office:target-frame-name="_top" xlink:show="replace"><text:span text:style-name="Hyperlink">1.5</text:span><text:span text:style-name="Hyperlink"><text:s/></text:span><text:span text:style-name="Hyperlink">Regimento CMPC - Decreto 30230 2018 de Salvador BA.pdf</text:span></text:a></text:p>
      <text:p text:style-name="P28"><text:a xlink:href="http://www.cmpc.salvador.ba.gov.br/wp-content/uploads/2021/06/1.6-PE-21-24-PMS_PRINCIPAIS-DIRECIONAMENTOS.pdf" office:target-frame-name="_top" xlink:show="replace"><text:span text:style-name="Hyperlink">1.6 PE 21 - 24 PMS_PRINCIPAIS DIRECIONAMENTOS.pdf</text:span></text:a><text:s/></text:p>
      <text:p text:style-name="P29"><text:a xlink:href="http://www.cmpc.salvador.ba.gov.br/wp-content/uploads/2021/06/2.1_ENCONTROS-COM-CONSELHO-MUNICIPAL-DE-POLÍTICAS-DE-SALVADOR-_proposta-final.pdf" office:target-frame-name="_top" xlink:show="replace"><text:span text:style-name="Hyperlink">2.1_ENCONTROS COM CONSELHO MUNICIPAL DE POLÍTICAS DE SALVADOR _proposta final.pdf</text:span></text:a></text:p>
      <text:p text:style-name="P30"><text:a xlink:href="http://www.cmpc.salvador.ba.gov.br/wp-content/uploads/2021/06/2.2_DOM_Vivacultura_01_06_2021.pdf" office:target-frame-name="_top" xlink:show="replace"><text:span text:style-name="Hyperlink">2.2_DOM_Vivacultura_01_06_2021.pdf</text:span></text:a></text:p>
      <text:p text:style-name="P31"/>
      <text:p text:style-name="P32"/>
      <text:p text:style-name="P33"/>
      <text:p text:style-name="P34"/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6-10T15:45:00Z</meta:creation-date>
    <dc:date>2021-06-10T15:45:00Z</dc:date>
    <meta:print-date>2021-06-10T14:46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56" meta:character-count="1637" meta:row-count="11" meta:non-whitespace-character-count="1384"/>
  </office:meta>
</office:document-meta>
</file>